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9e42a871a390ab134fb1de8620ddf9.png"/>
  <manifest:file-entry manifest:media-type="image/png" manifest:full-path="Pictures/9c973617f49c300db5c16a6e536f2f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1:grafik:cfp-flugblatt"/>angelegt am 2010-08-07 02:45 von Hella Breitkopf</text:p>
      <text:h text:style-name="Heading_20_1" text:outline-level="1"><text:bookmark-start text:name="__RefHeading___ffg_2011_cfp_flugblatt_1"/><text:bookmark-start text:name="ffg_2011_cfp_flugblatt"/>FFG 2011 CfP Flugblatt<text:bookmark-end text:name="__RefHeading___ffg_2011_cfp_flugblatt_1"/><text:bookmark-end text:name="ffg_2011_cfp_flugblatt"/></text:h>
      <text:p text:style-name="Text_20_body">Vorsicht Fehler: Termine auf 2ter Seite unten rechts falsc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1.086041666667cm" svg:height="15.742708333333cm"><draw:image xlink:href="Pictures/f69e42a871a390ab134fb1de8620ddf9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1.086041666667cm" svg:height="15.742708333333cm"><draw:image xlink:href="Pictures/9c973617f49c300db5c16a6e536f2f12.png" xlink:type="simple" xlink:show="embed" xlink:actuate="onLoad"/></draw:frame>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blog.guug.de/events/ffg/2011/grafik/ffg2011.v131.pdf_14_screen.pdf" text:style-name="Internet_20_link" text:visited-style-name="Visited_20_Internet_20_Link">PDF für Bildschirmansicht (RGB, ohne Beschnitt)</text:a></text:p>
        </text:list-item>
        <text:list-item>
          <text:p text:style-name="List_20_1_Content_Last"> <text:a xlink:type="simple" xlink:href="https://blog.guug.de/events/ffg/2011/grafik/ffg2011.v131.pdf_x3_print.pdf" text:style-name="Internet_20_link" text:visited-style-name="Visited_20_Internet_20_Link">PDF für DRUCK (CMYK, mit 3mm Beschnitt)</text:a></text:p>
        </text:list-item>
      </text:list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blog.guug.de/events/ffg/2011/index" text:style-name="Internet_20_link" text:visited-style-name="Visited_20_Internet_20_Link">FFG 20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1::02:08</meta:creation-date>
    <dc:creator>Generated</dc:creator>
    <dc:date>2026-09-06T11::02:08</dc:date>
    <dc:language>en-US</dc:language>
    <meta:editing-cycles>1</meta:editing-cycles>
    <meta:editing-duration>PT0S</meta:editing-duration>
    <dc:title>events:ffg:2011:grafik:cfp-flugblatt</dc:title>
  </office:meta>
</office:document-meta>
</file>