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ac0be10a00914fd88dde15b6e48ff2.png"/>
  <manifest:file-entry manifest:media-type="image/png" manifest:full-path="Pictures/02e3fae509b56e73d6371e3e970f2558.png"/>
  <manifest:file-entry manifest:media-type="image/svg+xml" manifest:full-path="Pictures/119b1e75e8a6d8ef4ff77b7e433116c2.svg"/>
  <manifest:file-entry manifest:media-type="image/png" manifest:full-path="Pictures/c1b27f2f420132b2905dd780fbd36eb8.png"/>
  <manifest:file-entry manifest:media-type="image/png" manifest:full-path="Pictures/5d93b840f500f83e1ce8bb8779ff11df.png"/>
  <manifest:file-entry manifest:media-type="image/png" manifest:full-path="Pictures/e8e8d0b46aabe0d74cf652ef326bc8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ffen:guug-logo:varianten:index"/><text:bookmark-start text:name="__RefHeading___guug-logo_varianten_1"/><text:bookmark-start text:name="guug-logo_varianten"/>GUUG-Logo Varianten<text:bookmark-end text:name="__RefHeading___guug-logo_varianten_1"/><text:bookmark-end text:name="guug-logo_varianten"/></text:h>
      <text:p text:style-name="Text_20_body">fürs Blog und fürs Wiki</text:p>
      <text:p text:style-name="Text_20_body">als PNG (die Grafiken mit breiterem weissem Rand sind als "apple-touch-icon.png" verwendbar <text:note text:id="ftn0" text:note-class="footnote"><text:note-citation text:label="1)">1)</text:note-citation><text:note-body><text:p text:style-name="Text_20_body">Auch für Android, Verwendung siehe u.a. dort: <text:a xlink:type="simple" xlink:href="http://www.ravelrumba.com/blog/android-apple-touch-icon/" text:style-name="Internet_20_link" text:visited-style-name="Visited_20_Internet_20_Link">ravelrumba.com: Getting Android to Recognize Apple Touch Icons</text:a>, <text:a xlink:type="simple" xlink:href="https://developer.apple.com/library/ios/#documentation/userexperience/conceptual/mobilehig/IconsImages/IconsImages.html" text:style-name="Internet_20_link" text:visited-style-name="Visited_20_Internet_20_Link">apple.com: Configuring Web Applications</text:a> </text:p></text:note-body></text:note>  ):</text:p>
      <text:p text:style-name="Text_20_body"><draw:frame draw:style-name="media" draw:name="Array Legend" text:anchor-type="as-char" draw:z-index="0" svg:width="2.8045833333333cm" style:rel-width="100%"><draw:text-box><text:p text:style-name="legendcenter"><draw:frame draw:style-name="media" draw:name="Array" text:anchor-type="as-char" draw:z-index="0" svg:width="2.8045833333333cm" style:rel-width="100%" svg:height="2.6458333333333cm" style:rel-height="scale"><draw:image xlink:href="Pictures/94ac0be10a00914fd88dde15b6e48ff2.png" xlink:type="simple" xlink:show="embed" xlink:actuate="onLoad"/></draw:frame>Array</text:p></draw:text-box></draw:frame><draw:frame draw:style-name="media" draw:name="Array Legend" text:anchor-type="as-char" draw:z-index="0" svg:width="3.01625cm" style:rel-width="100%"><draw:text-box><text:p text:style-name="legendcenter"><draw:frame draw:style-name="media" draw:name="Array" text:anchor-type="as-char" draw:z-index="1" svg:width="3.01625cm" style:rel-width="100%" svg:height="3.01625cm" style:rel-height="scale"><draw:image xlink:href="Pictures/02e3fae509b56e73d6371e3e970f2558.png" xlink:type="simple" xlink:show="embed" xlink:actuate="onLoad"/></draw:frame>Array</text:p></draw:text-box></draw:frame><draw:frame draw:style-name="media" draw:name="Array Legend" text:anchor-type="as-char" draw:z-index="0" svg:width="" svg:rel-width="100%"><draw:text-box><text:p text:style-name="legendcenter"><draw:frame draw:style-name="media" draw:name="Array" text:anchor-type="as-char" draw:z-index="2" svg:width="" svg:rel-width="100%" svg:height="0cm"><draw:image xlink:href="Pictures/119b1e75e8a6d8ef4ff77b7e433116c2.svg" xlink:type="simple" xlink:show="embed" xlink:actuate="onLoad"/></draw:frame>Array</text:p></draw:text-box></draw:frame><draw:frame draw:style-name="media" draw:name="Array Legend" text:anchor-type="as-char" draw:z-index="0" svg:width="2.8045833333333cm" style:rel-width="100%"><draw:text-box><text:p text:style-name="legendcenter"><draw:frame draw:style-name="media" draw:name="Array" text:anchor-type="as-char" draw:z-index="3" svg:width="2.8045833333333cm" style:rel-width="100%" svg:height="2.6458333333333cm" style:rel-height="scale"><draw:image xlink:href="Pictures/c1b27f2f420132b2905dd780fbd36eb8.png" xlink:type="simple" xlink:show="embed" xlink:actuate="onLoad"/></draw:frame>Array</text:p></draw:text-box></draw:frame><draw:frame draw:style-name="media" draw:name="Array Legend" text:anchor-type="as-char" draw:z-index="0" svg:width="2.8045833333333cm" style:rel-width="100%"><draw:text-box><text:p text:style-name="legendcenter"><draw:frame draw:style-name="media" draw:name="Array" text:anchor-type="as-char" draw:z-index="4" svg:width="2.8045833333333cm" style:rel-width="100%" svg:height="2.6458333333333cm" style:rel-height="scale"><draw:image xlink:href="Pictures/5d93b840f500f83e1ce8bb8779ff11df.png" xlink:type="simple" xlink:show="embed" xlink:actuate="onLoad"/></draw:frame>Array</text:p></draw:text-box></draw:frame><draw:frame draw:style-name="media" draw:name="Array Legend" text:anchor-type="as-char" draw:z-index="0" svg:width="3.01625cm" style:rel-width="100%"><draw:text-box><text:p text:style-name="legendcenter"><draw:frame draw:style-name="media" draw:name="Array" text:anchor-type="as-char" draw:z-index="5" svg:width="3.01625cm" style:rel-width="100%" svg:height="3.01625cm" style:rel-height="scale"><draw:image xlink:href="Pictures/e8e8d0b46aabe0d74cf652ef326bc8a9.png" xlink:type="simple" xlink:show="embed" xlink:actuate="onLoad"/></draw:frame>Array</text:p></draw:text-box></draw:frame>Als SVG <text:note text:id="ftn1" text:note-class="footnote"><text:note-citation text:label="2)">2)</text:note-citation><text:note-body><text:p text:style-name="Text_20_body">Mit einem Vektorgrafikprogramm (z.B. <text:a xlink:type="simple" xlink:href="http://inkscape.org/" text:style-name="Internet_20_link" text:visited-style-name="Visited_20_Internet_20_Link">Inkscape</text:a>) lassen sich diese Logos in jede gewünschten Größe als PNG exportieren</text:p></text:note-body></text:note></text:p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SVG: guug-logo-varianten.svg Legend" text:anchor-type="as-char" draw:z-index="0" svg:width="10.583333333333cm"><draw:text-box><text:p text:style-name="legendcenter"><draw:frame draw:style-name="media" draw:name="SVG: guug-logo-varianten.svg" text:anchor-type="as-char" draw:z-index="6" svg:width="10.583333333333cm" svg:height="10.583333333333cm"><draw:image xlink:href="Pictures/119b1e75e8a6d8ef4ff77b7e433116c2.svg" xlink:type="simple" xlink:show="embed" xlink:actuate="onLoad"/></draw:frame>SVG: guug-logo-varianten.svg</text:p></draw:text-box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0::30:14</meta:creation-date>
    <dc:creator>Generated</dc:creator>
    <dc:date>2026-09-05T10::30:14</dc:date>
    <dc:language>en-US</dc:language>
    <meta:editing-cycles>1</meta:editing-cycles>
    <meta:editing-duration>PT0S</meta:editing-duration>
    <dc:title>offen:guug-logo:varianten:index</dc:title>
  </office:meta>
</office:document-meta>
</file>