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ffen:guug-plakate:index"/>angelegt am 2013-03-20 von Wolfgang Stief</text:p>
      <text:h text:style-name="Heading_20_1" text:outline-level="1"><text:bookmark-start text:name="__RefHeading___guug-plakate_von_verschiedenen_veranstaltungen_1"/><text:bookmark-start text:name="guug-plakate_von_verschiedenen_veranstaltungen"/>GUUG-Plakate von verschiedenen Veranstaltungen<text:bookmark-end text:name="__RefHeading___guug-plakate_von_verschiedenen_veranstaltungen_1"/><text:bookmark-end text:name="guug-plakate_von_verschiedenen_veranstaltungen"/></text:h>
      <text:p text:style-name="Text_20_body">Die Plakate sind für unterschiedliche Veranstaltungen entstanden. Wer sich eines der Plakate selber ausdrucken und ins Büro oder ins Wohnzimmer hängen will: nur zu.</text:p>
      <text:p text:style-name="Horizontal_20_Line"/>
      <text:h text:style-name="Heading_20_2" text:outline-level="2"><text:bookmark-start text:name="__RefHeading___augsburger_linuxtag_2012_2"/><text:bookmark-start text:name="augsburger_linuxtag_2012"/>Augsburger Linuxtag 2012<text:bookmark-end text:name="__RefHeading___augsburger_linuxtag_2012_2"/><text:bookmark-end text:name="augsburger_linuxtag_2012"/></text:h>
      <text:h text:style-name="Heading_20_2" text:outline-level="2"><text:bookmark-start text:name="__RefHeading___chemnitzer_linux-tage_2013_3"/><text:bookmark-start text:name="chemnitzer_linux-tage_2013"/>Chemnitzer Linux-Tage 2013<text:bookmark-end text:name="__RefHeading___chemnitzer_linux-tage_2013_3"/><text:bookmark-end text:name="chemnitzer_linux-tage_2013"/></text:h>
      <text:h text:style-name="Heading_20_1" text:outline-level="1"><text:bookmark-start text:name="__RefHeading___index_4"/><text:bookmark-start text:name="index"/>Index<text:bookmark-end text:name="__RefHeading___index_4"/><text:bookmark-end text:name="index"/></text:h>
      <text:p text:style-name="Text_20_body"><text:a xlink:type="simple" xlink:href="#offen:guug-plakate:index" text:style-name="Local_20_link" text:visited-style-name="Visited_20_Local_20_Link">GUUG-Plakate von verschiedenen Veranstaltung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8::00:44</meta:creation-date>
    <dc:creator>Generated</dc:creator>
    <dc:date>2026-09-05T08::00:44</dc:date>
    <dc:language>en-US</dc:language>
    <meta:editing-cycles>1</meta:editing-cycles>
    <meta:editing-duration>PT0S</meta:editing-duration>
    <dc:title>offen:guug-plakate:index</dc:title>
  </office:meta>
</office:document-meta>
</file>